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Times New Roman" svg:font-family="'Times New Roman'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Text_20_body">
      <style:paragraph-properties fo:margin-left="1.27cm" fo:margin-right="0cm" fo:margin-top="0cm" fo:margin-bottom="0cm" loext:contextual-spacing="false" fo:line-height="138%" fo:text-indent="1cm" style:auto-text-indent="false" style:writing-mode="lr-tb"/>
      <style:text-properties fo:font-weight="normal"/>
    </style:style>
    <style:style style:name="P2" style:family="paragraph" style:parent-style-name="Text_20_body">
      <style:paragraph-properties fo:margin-left="0cm" fo:margin-right="0cm" fo:margin-top="0cm" fo:margin-bottom="0cm" loext:contextual-spacing="false" fo:line-height="138%" fo:text-indent="1cm" style:auto-text-indent="false" style:writing-mode="lr-tb"/>
      <style:text-properties fo:font-variant="normal" fo:text-transform="none" fo:color="#000000" style:text-line-through-style="none" style:text-line-through-type="none" style:font-name="Times New Roman" fo:font-size="12pt" fo:font-style="normal" style:text-underline-style="none" fo:font-weight="normal" style:text-blinking="false" fo:background-color="transparent"/>
    </style:style>
    <style:style style:name="P3" style:family="paragraph" style:parent-style-name="Text_20_body">
      <style:paragraph-properties fo:margin-left="0cm" fo:margin-right="0cm" fo:margin-top="0cm" fo:margin-bottom="0cm" loext:contextual-spacing="false" fo:line-height="138%" fo:text-indent="1cm" style:auto-text-indent="false" style:writing-mode="lr-tb"/>
      <style:text-properties fo:font-weight="normal"/>
    </style:style>
    <style:style style:name="P4" style:family="paragraph" style:parent-style-name="Text_20_body">
      <style:paragraph-properties fo:margin-top="0cm" fo:margin-bottom="0cm" loext:contextual-spacing="false" fo:line-height="138%" style:writing-mode="lr-tb"/>
      <style:text-properties fo:font-variant="normal" fo:text-transform="none" fo:color="#000000" style:text-line-through-style="none" style:text-line-through-type="none" style:font-name="Times New Roman" fo:font-size="12pt" fo:font-style="normal" style:text-underline-style="none" fo:font-weight="normal" style:text-blinking="false" fo:background-color="transparent"/>
    </style:style>
    <style:style style:name="P5" style:family="paragraph" style:parent-style-name="Text_20_body">
      <style:paragraph-properties fo:margin-left="0cm" fo:margin-right="0cm" fo:margin-top="0cm" fo:margin-bottom="0cm" loext:contextual-spacing="false" fo:line-height="138%" fo:text-indent="0cm" style:auto-text-indent="false" style:writing-mode="lr-tb"/>
      <style:text-properties fo:font-variant="normal" fo:text-transform="none" fo:color="#000000" style:text-line-through-style="none" style:text-line-through-type="none" style:font-name="Times New Roman" fo:font-size="12pt" fo:font-style="italic" style:text-underline-style="none" fo:font-weight="bold" style:text-blinking="false" fo:background-color="transparent"/>
    </style:style>
    <style:style style:name="P6" style:family="paragraph" style:parent-style-name="Text_20_body">
      <style:paragraph-properties fo:margin-left="0cm" fo:margin-right="0cm" fo:margin-top="0cm" fo:margin-bottom="0cm" loext:contextual-spacing="false" fo:line-height="138%" fo:text-indent="0cm" style:auto-text-indent="false" style:writing-mode="lr-tb"/>
      <style:text-properties fo:font-variant="normal" fo:text-transform="none" fo:color="#000000" style:text-line-through-style="none" style:text-line-through-type="none" style:font-name="Times New Roman" fo:font-size="12pt" fo:font-style="italic" style:text-underline-style="none" fo:font-weight="bold" officeooo:paragraph-rsid="001d2ef6" style:text-blinking="false" fo:background-color="transparent"/>
    </style:style>
    <style:style style:name="P7" style:family="paragraph" style:parent-style-name="Text_20_body">
      <style:paragraph-properties fo:margin-left="0cm" fo:margin-right="0cm" fo:margin-top="0cm" fo:margin-bottom="0cm" loext:contextual-spacing="false" fo:line-height="138%" fo:text-indent="1cm" style:auto-text-indent="false" style:writing-mode="lr-tb"/>
      <style:text-properties fo:font-variant="normal" fo:text-transform="none" fo:color="#000000" style:text-line-through-style="none" style:text-line-through-type="none" style:font-name="Times New Roman" fo:font-size="12pt" fo:font-style="normal" style:text-underline-style="none" fo:font-weight="normal" style:text-blinking="false" fo:background-color="transparent"/>
    </style:style>
    <style:style style:name="T1" style:family="text">
      <style:text-properties fo:font-variant="normal" fo:text-transform="none" fo:color="#000000" style:text-line-through-style="none" style:text-line-through-type="none" style:font-name="Times New Roman" fo:font-size="12pt" fo:font-style="normal" style:text-underline-style="none" style:text-blinking="false" fo:background-color="transparent" loext:char-shading-value="0"/>
    </style:style>
    <style:style style:name="T2" style:family="text">
      <style:text-properties fo:font-variant="normal" fo:text-transform="none" fo:color="#000000" style:text-line-through-style="none" style:text-line-through-type="none" style:font-name="Times New Roman" fo:font-size="12pt" fo:font-style="normal" style:text-underline-style="none" fo:font-weight="bold" style:text-blinking="false" fo:background-color="transparent" loext:char-shading-value="0"/>
    </style:style>
    <style:style style:name="T3" style:family="text">
      <style:text-properties fo:font-variant="normal" fo:text-transform="none" fo:color="#000000" style:text-line-through-style="none" style:text-line-through-type="none" style:font-name="Times New Roman" fo:font-size="12pt" fo:font-style="italic" style:text-underline-style="none" fo:font-weight="bold" style:text-blinking="false" fo:background-color="transparent" loext:char-shading-value="0"/>
    </style:style>
    <style:style style:name="T4" style:family="text">
      <style:text-properties fo:font-variant="normal" fo:text-transform="none" fo:color="#000000" style:text-line-through-style="none" style:text-line-through-type="none" style:text-underline-style="none" style:text-blinking="false" fo:background-color="transparent" loext:char-shading-value="0"/>
    </style:style>
    <style:style style:name="T5" style:family="text">
      <style:text-properties officeooo:rsid="001d2ef6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bookmark text:name="docs-internal-guid-967ccd1c-7fff-8bd7-9798-20dd3221b25b"/><text:span text:style-name="T1">Szanowny, święty </text:span><text:span text:style-name="T2">biskupie</text:span><text:span text:style-name="T4"> </text:span><text:span text:style-name="T1">Mikołaju!</text:span></text:p>
      <text:p text:style-name="P2">Piszemy do Ciebie ten list, ponieważ do świąt zostały tylko niecałe trzy tygodnie. To bardzo dużo czasu, ale i tak piszemy; nikt nam nie zabroni. Wigilia jest dniem, kiedy wszystkich nas obowiązuje post, więc uczta w postaci świątecznej pizzy jest nam bardzo potrzebna do nauki <text:line-break/>i przetrwania w tym strasznym świecie.</text:p>
      <text:p text:style-name="P2">To jest nasz ostatni wspólny rok w tej szkole... Jesteśmy najlepszą klasą - spytaj pani Ewy od niemieckiego :&gt;. Zawsze jesteśmy niegrzeczni i czujemy się z tym świetnie (nie będziemy kłamać, bo kłamanie jest nieładne). I w ogóle to zostaniemy tak do końca tego roku, także dobrze by było, gdyby pan minister przedłużył naukę zdalną dla dobra nauczycieli.</text:p>
      <text:p text:style-name="Text_20_body"/>
      <text:p text:style-name="P2">Ale gdy dostaniemy pizzę, to postaramy się poprawić :). I wszyscy w szkole będą mogli wytrzymać z nami do końca roku szkolnego. Nie okiełzna nas nic innego niż właśnie <text:line-break/>ta pizza.</text:p>
      <text:p text:style-name="P4">Warto się nad tym zastanowić! A spokój grona pedagogicznego powinien być dla Mikołaja bardzooo ważny.</text:p>
      <text:p text:style-name="P2">Na koniec naszego listu chcemy Ci życzyć smacznych ciastek i ciepłego mleka przy kaloryferach (bo kto ma teraz kominki?) Ewentualnie obok pieca, ale to tak niewygodnie.</text:p>
      <text:p text:style-name="P5"/>
      <text:p text:style-name="P5"><text:tab/><text:tab/><text:tab/><text:tab/><text:tab/><text:tab/>Najlepsza klasa 8 - drugiej takiej nie będzie</text:p>
      <text:p text:style-name="P6"><text:tab/></text:p>
      <text:p text:style-name="P6"><text:tab/>podpisani członkowie klasy:</text:p>
      <text:p text:style-name="P3"><text:span text:style-name="T3">PiAr, MoGa, OlGo, MaGo, SzKo, KaKu, KaNo, BaMi, WiPo, MaPr, ToPr, KaSa, BaSz, JoWi, JuWo, ElWo. </text:span><text:span text:style-name="T1">Napisaliśmy tak, bo RODO i te sprawy. Jeszcze Cię do więzienia wsadzą.</text:span></text:p>
      <text:p text:style-name="Text_20_body"/>
      <text:p text:style-name="P2">Ps. Możesz dorzucić też coś do portfela :&gt;&gt; Jeśli się da. Jak nie to nie. Przeżyjemy.</text:p>
      <text:p text:style-name="P3"><text:span text:style-name="T1">Ps. 2 Martwimy się trochę, jak </text:span><text:span text:style-name="T2">tą </text:span><text:span text:style-name="T1">pizzę dostarczysz… (tak </text:span><text:span text:style-name="T2">tą</text:span><text:span text:style-name="T1">, nie tę. Tę niedługo wyjdzie z użycia) ponieważ śnieg topnieje, więc saniami nie pojedziesz :&lt;</text:span></text:p>
      <text:p text:style-name="P2">Ps. 3 A tak w ogóle, to nasza klasa jest najlepszą klasą :)</text:p>
      <text:p text:style-name="P2">Ps. 4. Umiesz czytać po Polsku? Jeśli nie: Ju kan kopi tis letter ant paste tu translatre.google.com if ju kan,t spik Polisz. Łi ar masteres in Inglisz :&gt;</text:p>
      <text:p text:style-name="P2">Ps. 5 Jesteśmy mistrzami w angielskim, jak wspomnieliśmy :D Taka tam drobnostka…</text:p>
      <text:p text:style-name="P2">Ps. 6 Najpierw płatki czy mleko?</text:p>
      <text:p text:style-name="P2">Ps. 7 Jakbyś mógł to poproś tam w niebie Boga o śnieg, bo co to za święta bez śniegu. Bez przesady no. :(</text:p>
      <text:p text:style-name="P2">Ps. 8 Jesteśmy najlepszą klasą :&gt;</text:p>
      <text:p text:style-name="P2">Ps. 9 Ciasteczek i mleka nie mamy, bo Tomek wszystko zjadł.</text:p>
      <text:p text:style-name="P2">Ps. 10 Wszyscy dzielnie napisaliśmy zadania z godziny wychowawczej. No prawie 🙄</text:p>
      <text:p text:style-name="P2">Ps. 11 Ale pamiętaj, jesteśmy najlepszą klasą!</text:p>
      <text:p text:style-name="P2"><text:soft-page-break/>Ps. 12 Nie wyślemy tego na papierze, bo nikt nie pisze teraz listów. I jeszcze covidem się zarazisz czy coś :&lt;</text:p>
      <text:p text:style-name="P2">Ps. 13 Trochę dużo tych pe e sów.</text:p>
      <text:p text:style-name="P2">Ps. 14 Powinni zakazać pisania listów na papierze, ponieważ to niszczy środowisko.</text:p>
      <text:p text:style-name="P2">Ps. 15 Wszystkie błędy ortograficzne, interpunkcyjne, gramatyczne, a zwłaszcza powtórzenia rodem z „Mikołajka”, i w ogóle wszystkie błędy jakie w tym liście są zostały umieszczone <text:span text:style-name="T5">tu </text:span>celowo. Na przykład brak przecinka po “są” w poprzednim zdaniu.</text:p>
      <text:p text:style-name="P2">Ps. 16 Ubierzesz z nami choinkę klasową na Wielkanoc?</text:p>
      <text:p text:style-name="P2">Ps. 17 Przez ten pe es zamiast 16 pe e sów, będzie ich 17 :&lt; A miało być 16. Smutek. Pizza nas rozweseli, bo tak to będziemy smutni. Bo jest 17 pe e sów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Times New Roman" svg:font-family="'Times New Roman'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pl" fo:country="PL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pl" fo:country="PL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12-04T18:59:24.817000000</meta:creation-date>
    <dc:date>2020-12-04T19:05:52.477000000</dc:date>
    <meta:editing-duration>PT6M23S</meta:editing-duration>
    <meta:editing-cycles>3</meta:editing-cycles>
    <meta:generator>LibreOffice/6.1.5.2$Windows_X86_64 LibreOffice_project/90f8dcf33c87b3705e78202e3df5142b201bd805</meta:generator>
    <meta:document-statistic meta:table-count="0" meta:image-count="0" meta:object-count="0" meta:page-count="2" meta:paragraph-count="27" meta:word-count="504" meta:character-count="2963" meta:non-whitespace-character-count="2475"/>
  </office:meta>
</office:document-meta>
</file>